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jpeg" manifest:full-path="Pictures/1000000000000136000000AE1EF86737.jpg"/>
  <manifest:file-entry manifest:media-type="image/png" manifest:full-path="Pictures/10000201000000F80000011EEE638B38.png"/>
  <manifest:file-entry manifest:media-type="" manifest:full-path="Pictures/"/>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field="urn:openoffice:names:experimental:ooo-ms-interop:xmlns:field:1.0" office:version="1.2" grddl:transformation="http://docs.oasis-open.org/office/1.2/xslt/odf2rdf.xsl">
  <office:scripts/>
  <office:font-face-decls>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SimSun" svg:font-family="SimSun" style:font-family-generic="system" style:font-pitch="variable"/>
    <style:font-face style:name="Tahoma" svg:font-family="Tahoma" style:font-family-generic="system" style:font-pitch="variable"/>
  </office:font-face-decls>
  <office:automatic-styles>
    <style:style style:name="P1" style:family="paragraph" style:parent-style-name="Standard">
      <style:paragraph-properties fo:text-align="center" style:justify-single-word="false"/>
    </style:style>
    <style:style style:name="P2" style:family="paragraph" style:parent-style-name="Standard">
      <style:paragraph-properties fo:line-height="200%" fo:text-align="start" style:justify-single-word="false"/>
    </style:style>
    <style:style style:name="P3" style:family="paragraph" style:parent-style-name="Standard" style:list-style-name="L1">
      <style:paragraph-properties fo:line-height="200%" fo:text-align="start" style:justify-single-word="false"/>
    </style:style>
    <style:style style:name="fr1"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Opening Day Questionnaire</text:p>
      <text:p text:style-name="P2"/>
      <text:list xml:id="list43548779" text:style-name="L1">
        <text:list-item>
          <text:p text:style-name="P3">What is your name?</text:p>
        </text:list-item>
        <text:list-item>
          <text:p text:style-name="P3">When were you born?</text:p>
        </text:list-item>
        <text:list-item>
          <text:p text:style-name="P3">What is the probability that other people in this class have the same birthday?</text:p>
        </text:list-item>
        <text:list-item>
          <text:p text:style-name="P3">What is your favorite number?</text:p>
        </text:list-item>
        <text:list-item>
          <text:p text:style-name="P3">What is your favorite subject in school?</text:p>
        </text:list-item>
        <text:list-item>
          <text:p text:style-name="P3">What do you like best about your favorite subject?</text:p>
        </text:list-item>
        <text:list-item>
          <text:p text:style-name="P3">How many brothers and sisters do you have?</text:p>
        </text:list-item>
        <text:list-item>
          <text:p text:style-name="P3">What are some recreational activities you like to do with your family or friends?</text:p>
        </text:list-item>
        <text:list-item>
          <text:p text:style-name="P3">Have you ever lived or visited other countries?</text:p>
        </text:list-item>
        <text:list-item>
          <text:p text:style-name="P3">What did you like about that country?</text:p>
        </text:list-item>
        <text:list-item>
          <text:p text:style-name="P3">How often do you make mathematics calculations out of the classroom? For instance, when you go shopping, you compare prices, add up costs of items to see if you have enough money to pay. Please give at least 2 more examples.</text:p>
        </text:list-item>
        <text:list-item>
          <text:p text:style-name="P3">The two following images represent number systems of two ancient civilizations. </text:p>
        </text:list-item>
      </text:list>
      <text:p text:style-name="P2"><draw:frame draw:style-name="fr1" draw:name="graphics1" text:anchor-type="paragraph" svg:x="0.4417in" svg:y="-0.0835in" svg:width="2.5835in" svg:height="2.9791in" draw:z-index="0"><draw:image xlink:href="Pictures/10000201000000F80000011EEE638B38.png" xlink:type="simple" xlink:show="embed" xlink:actuate="onLoad"/></draw:frame><draw:frame draw:style-name="fr1" draw:name="graphics2" text:anchor-type="paragraph" svg:x="3.5508in" svg:y="-0.0528in" svg:width="2.8862in" svg:height="2.9484in" draw:z-index="1"><draw:image xlink:href="Pictures/1000000000000136000000AE1EF86737.jpg" xlink:type="simple" xlink:show="embed" xlink:actuate="onLoad"/></draw:frame><text:tab/>______________________________ <text:s text:c="12"/>___________________________________</text:p>
      <text:p text:style-name="P2"><text:soft-page-break/><text:tab/>Can you name the two cultures that these number systems belonged to?<text:tab/></text:p>
      <text:p text:style-name="P2"><text:tab/>13.What are your plans for the future?</text:p>
      <text:p text:style-name="P2"><text:tab/>14.What is the probability that mathematics would be part of that future?</text:p>
      <text:p text:style-name="P2"><text:tab/>15.Name a famous or non famous person that you admire. What is it that you admire about that <text:tab/> <text:tab/> <text:s text:c="5"/>person? </text:p>
      <text:p text:style-name="P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office:version="1.2" grddl:transformation="http://docs.oasis-open.org/office/1.2/xslt/odf2rdf.xsl">
  <office:font-face-decls>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SimSun" svg:font-family="SimSun" style:font-family-generic="system" style:font-pitch="variable"/>
    <style:font-face style:name="Tahoma" svg:font-family="Tahoma" style:font-family-generic="system" style:font-pitch="variable"/>
  </office:font-face-decls>
  <office:styles>
    <style:default-style style:family="graphic">
      <style:graphic-properties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SimSun" style:font-size-asian="12pt" style:language-asian="zh" style:country-asian="CN" style:font-name-complex="Tahoma"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SimSun" style:font-size-asian="14pt" style:font-name-complex="Tahoma"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Numbering_20_Symbols" style:display-name="Numbering Symbols" style:family="text"/>
    <style:style style:name="Graphics"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initial-creator>Rocio Franklin</meta:initial-creator>
    <meta:creation-date>2010-06-30T19:39:41</meta:creation-date>
    <dc:date>2010-06-30T22:02:27.31</dc:date>
    <dc:creator>Rocio Franklin</dc:creator>
    <meta:editing-duration>PT02H22M53S</meta:editing-duration>
    <meta:editing-cycles>6</meta:editing-cycles>
    <meta:generator>OpenOffice.org/3.2$Win32 OpenOffice.org_project/320m12$Build-9483</meta:generator>
    <meta:document-statistic meta:table-count="0" meta:image-count="2" meta:object-count="0" meta:page-count="2" meta:paragraph-count="18" meta:word-count="199" meta:character-count="1171"/>
  </office:meta>
</office:document-meta>
</file>