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T1" style:family="text">
      <style:text-properties style:font-name="Times New Roman" style:font-name-asian="Times New Roman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A Dice Rolling Simulator</text:p>
      <text:p text:style-name="Standard">Code:</text:p>
      <text:p text:style-name="Standard">Name: ADIE</text:p>
      <text:p text:style-name="Standard">:ClLCD</text:p>
      <text:p text:style-name="Standard">:Disp “ROLL THE DICE!”</text:p>
      <text:p text:style-name="Standard">:Input “HOW MANY DICE?=”,A</text:p>
      <text:p text:style-name="Standard">:Input “NUM OF SIDES?=”, B</text:p>
      <text:p text:style-name="Standard">:0<text:span text:style-name="T1">→K</text:span></text:p>
      <text:p text:style-name="Standard">:0<text:span text:style-name="T1">→L</text:span></text:p>
      <text:p text:style-name="Standard">:0<text:span text:style-name="T1">→M</text:span></text:p>
      <text:p text:style-name="Standard">:0<text:span text:style-name="T1">→P</text:span></text:p>
      <text:p text:style-name="Standard">:0<text:span text:style-name="T1">→Q</text:span></text:p>
      <text:p text:style-name="Standard">:0<text:span text:style-name="T1">→R</text:span></text:p>
      <text:p text:style-name="Standard"><text:span text:style-name="T1">:For(D,1,A</text:span></text:p>
      <text:p text:style-name="Standard"><text:span text:style-name="T1">:randInt(1,B)→F</text:span></text:p>
      <text:p text:style-name="Standard"><text:span text:style-name="T1">:Disp F</text:span></text:p>
      <text:p text:style-name="Standard"><text:span text:style-name="T1">:If F==1</text:span></text:p>
      <text:p text:style-name="Standard"><text:span text:style-name="T1">:Then</text:span></text:p>
      <text:p text:style-name="Standard"><text:span text:style-name="T1">:K+1→K</text:span></text:p>
      <text:p text:style-name="Standard"><text:span text:style-name="T1">:If F==2</text:span></text:p>
      <text:p text:style-name="Standard"><text:span text:style-name="T1">:Then</text:span></text:p>
      <text:p text:style-name="Standard"><text:span text:style-name="T1">:L+1→L</text:span></text:p>
      <text:p text:style-name="Standard"><text:span text:style-name="T1">:If F==3</text:span></text:p>
      <text:p text:style-name="Standard"><text:span text:style-name="T1">:Then</text:span></text:p>
      <text:p text:style-name="Standard"><text:span text:style-name="T1">:M+1→M</text:span></text:p>
      <text:p text:style-name="Standard"><text:span text:style-name="T1">:If F==4</text:span></text:p>
      <text:p text:style-name="Standard"><text:span text:style-name="T1">:Then</text:span></text:p>
      <text:p text:style-name="Standard"><text:span text:style-name="T1">:P+1→P</text:span></text:p>
      <text:p text:style-name="Standard"><text:span text:style-name="T1">:If F==5</text:span></text:p>
      <text:p text:style-name="Standard"><text:span text:style-name="T1">:Then</text:span></text:p>
      <text:p text:style-name="Standard"><text:span text:style-name="T1">:Q+1→Q</text:span></text:p>
      <text:p text:style-name="Standard"><text:span text:style-name="T1">:If F==6</text:span></text:p>
      <text:p text:style-name="Standard"><text:span text:style-name="T1">:Then</text:span></text:p>
      <text:p text:style-name="Standard"><text:span text:style-name="T1">:R+1→R</text:span></text:p>
      <text:p text:style-name="Standard">:End</text:p>
      <text:p text:style-name="Standard">:End</text:p>
      <text:p text:style-name="Standard">:If B&gt;6</text:p>
      <text:p text:style-name="Standard">:Then</text:p>
      <text:p text:style-name="Standard">:Output(1,1,””)</text:p>
      <text:p text:style-name="Standard">:Else</text:p>
      <text:p text:style-name="Standard">:Disp “1s, 2s, 3s, 4s, 5s, 6s”</text:p>
      <text:p text:style-name="Standard">:Output(8,3,K)</text:p>
      <text:p text:style-name="Standard">:Output(8,3,L)</text:p>
      <text:p text:style-name="Standard">:Output(8,3,M)</text:p>
      <text:p text:style-name="Standard">:Output(8,3,P)</text:p>
      <text:p text:style-name="Standard">:Output(8,3,Q)</text:p>
      <text:p text:style-name="Standard">:Output(8,3,R)</text:p>
      <text:p text:style-name="P1"/>
      <text:p text:style-name="P1"/>
      <text:p text:style-name="P1">Nicole Turner</text:p>
      <text:p text:style-name="P1">Math 5010</text:p>
      <text:p text:style-name="P1">Calculator Program</text:p>
      <text:p text:style-name="Standard"/>
      <text:p text:style-name="Standard"/>
      <text:p text:style-name="Standard">This program will simulate rolling any number of dice with any number of sides. For dice with up to 6 sides it will tell you how many of each value was rolled at the end of the program. If you have more than 6 sides, I suggest you do only 7 dice at a time so you can see your results. (With too many results they scroll off the screen and are lost...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columns fo:column-count="2" fo:column-gap="0in">
          <style:column style:rel-width="4986*" fo:start-indent="0in" fo:end-indent="0in"/>
          <style:column style:rel-width="4986*" fo:start-indent="0in" fo:end-indent="0in"/>
        </style:columns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10-12T21:32:26.33</meta:creation-date>
    <meta:document-statistic meta:table-count="0" meta:image-count="0" meta:object-count="0" meta:page-count="1" meta:paragraph-count="51" meta:word-count="158" meta:character-count="834"/>
    <dc:date>2009-10-12T22:09:14.53</dc:date>
    <meta:editing-duration>PT00H01M03S</meta:editing-duration>
    <meta:editing-cycles>1</meta:editing-cycles>
    <meta:generator>OpenOffice.org/3.0$Win32 OpenOffice.org_project/300m15$Build-9379</meta:generator>
    <meta:user-defined meta:name="Info 1"/>
    <meta:user-defined meta:name="Info 2"/>
    <meta:user-defined meta:name="Info 3"/>
    <meta:user-defined meta:name="Info 4"/>
  </office:meta>
</office:document-meta>
</file>